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officeooo:paragraph-rsid="00212f4b"/>
    </style:style>
    <style:style style:name="T1" style:family="text">
      <style:text-properties fo:font-variant="normal" fo:text-transform="none" fo:color="#2e2f33" loext:opacity="100%" fo:font-family="Onest, Arial, 'Helvetica Neue', Helvetica, sans-serif" fo:font-size="10.5pt" fo:letter-spacing="normal" fo:font-style="normal" fo:font-weight="normal" officeooo:rsid="001fa358"/>
    </style:style>
    <style:style style:name="T2" style:family="text">
      <style:text-properties fo:font-variant="normal" fo:text-transform="none" fo:color="#2e2f33" loext:opacity="100%" fo:font-family="Onest, Arial, 'Helvetica Neue', Helvetica, sans-serif" fo:font-size="10.5pt" fo:letter-spacing="normal" fo:font-style="normal" fo:font-weight="normal" officeooo:rsid="00207d0b"/>
    </style:style>
    <style:style style:name="T3" style:family="text">
      <style:text-properties fo:font-variant="normal" fo:text-transform="none" fo:color="#2e2f33" loext:opacity="100%" fo:font-family="Onest, Arial, 'Helvetica Neue', Helvetica, sans-serif" fo:font-size="10.5pt" fo:letter-spacing="normal" fo:font-style="normal" fo:font-weight="normal" officeooo:rsid="00204c50"/>
    </style:style>
    <style:style style:name="T4" style:family="text">
      <style:text-properties fo:font-variant="normal" fo:text-transform="none" fo:color="#2e2f33" loext:opacity="100%" fo:font-family="Onest, Arial, 'Helvetica Neue', Helvetica, sans-serif" fo:font-size="10.5pt" fo:letter-spacing="normal" fo:font-style="normal" fo:font-weight="normal"/>
    </style:style>
    <style:style style:name="T5" style:family="text">
      <style:text-properties fo:font-variant="normal" fo:text-transform="none" fo:color="#ff7700" loext:opacity="100%" style:text-line-through-style="none" style:text-line-through-type="none" fo:font-family="Onest, Arial, 'Helvetica Neue', Helvetica, sans-serif" fo:font-size="10.5pt" fo:letter-spacing="normal" fo:font-style="normal" style:text-underline-style="none" fo:font-weight="normal" style:text-blinking="false"/>
    </style:style>
    <style:style style:name="T6" style:family="text">
      <style:text-properties fo:font-variant="normal" fo:text-transform="none" fo:color="#ff7700" loext:opacity="100%" style:text-line-through-style="none" style:text-line-through-type="none" fo:font-family="Onest, Arial, 'Helvetica Neue', Helvetica, sans-serif" fo:font-size="10.5pt" fo:letter-spacing="normal" fo:font-style="normal" style:text-underline-style="none" fo:font-weight="normal" officeooo:rsid="00204c50" style:text-blinking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Ярмарка профессий </text:span><text:span text:style-name="T2">прошла в Серовском МО</text:span><text:span text:style-name="T1">!<text:line-break/> <text:s/>Сегодня уже традиционно на базе «Центра детского творчества» прошел фестиваль- конкурс «Ярмарка профессий» среди дошкольных образовательный организаций Серовского муниципального округа. <text:line-break/> </text:span><text:span text:style-name="T3">Цель </text:span><text:span text:style-name="T4">фестивал</text:span><text:span text:style-name="T3">я </text:span><text:span text:style-name="T4">ранн</text:span><text:span text:style-name="T3">яя </text:span><text:span text:style-name="T4"><text:s/>профориентаци</text:span><text:span text:style-name="T3">я</text:span><text:span text:style-name="T4"> дошкольников "Ярмарка профессий - 2026". Фестиваль - продолжение городского проекта "Профессии на ладошках", который становится доброй традицией в нашем городе. В рамках фестиваля "Ярмарка профессий" встретились 29 команд — это 145 воспитанников дошкольных учреждений! Ребята с увлечением примеряли на себя специальности - повара, строителя, медицинского работника, <text:s/>работников железнодорожного хозяйства, </text:span><text:span text:style-name="T3">МЧС, ГИБДД</text:span><text:span text:style-name="T4"> и др., показывали свои таланты и узнавали много нового о мире взрослых.<text:line-break/> <text:s/>Оценивало выступления компетентное жюри — настоящие эксперты в своих областях. Они отметили высокий уровень подготовки, артистизм и искренний интерес детей к профессиям.<text:line-break/>Победителями и призерами на своих площадках стали:<text:line-break/>1 место - детские сады № 94 "Петушок" (медсестра), № 16 "Тополек" (пожарные), № 34 "Снегирек" (агроном), № 21 "Сказка" (строитель)<text:line-break/>2 место - детские сады № 48 "Лучик" (библиотекарь), № 25 "Дельфинчик" (продавец), № 38 "Елочка" (дворник), № 36 "Светлячок" (специалист по кибербезопасности), № 23 "Солнечный город" (диспетчер)<text:line-break/>3 место - детские сады № 11 "Золотой ключик" (артисты), № 18 "Яблонька" (повар), № 20 "Зоренька" (профессии совхоза)<text:line-break/>Фестиваль подарил всем участникам море эмоций, новые знания и уверенность в том, что выбор профессии — это увлекательное путешествие!<text:line-break/>Спасибо всем командам, педагогам и организаторам за этот яркий праздник труда и творчества!<text:line-break/></text:span><text:bookmark text:name="3939874765"/><text:span text:style-name="T5">#</text:span><text:bookmark text:name="3939874766"/><text:span text:style-name="T6">СЕРОВ</text:span><text:span text:style-name="T5">#</text:span><text:span text:style-name="T6">ПРОФРИЕНТАЦИЯ</text:span><text:span text:style-name="T5">#</text:span><text:span text:style-name="T6">ДЕТИ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6T17:13:45.167737200</meta:creation-date>
    <dc:date>2026-09-16T17:44:37.024496900</dc:date>
    <meta:editing-duration>PT20M25S</meta:editing-duration>
    <meta:editing-cycles>3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1" meta:word-count="220" meta:character-count="1674" meta:non-whitespace-character-count="1444"/>
  </office:meta>
</office:document-meta>
</file>